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ифровизация-во-взаимодействии-с-налоговой-службой"/>Цифровизация во взаимодействии с налоговой службой<text:bookmark-end text:name="цифровизация-во-взаимодействии-с-налоговой-службой"/></text:h>
      <text:p text:style-name="First_20_paragraph">26.06.2025</text:p>
      <text:p text:style-name="Text_20_body">Более 70 онлайн-сервисов, размещенных на сайте ФНС России, позволяют решить множество вопросов по налогам в режиме онлайн. Так, с помощью личного кабинета для всех категорий налогоплательщиков можно заполнить и отправить декларацию, оплатить налог и получить консультацию. Здесь же можно отследить статус камеральной проверки, актуализировать список своего имущества и отправить заявление, например, на льготу или возврат налога.</text:p>
      <text:p text:style-name="Text_20_body"><text:line-break/></text:p>
      <text:p text:style-name="Text_20_body">Возможности портала также позволяют предпринимателям зарегистрировать свой бизнес, поставить на учет контрольно-кассовую технику и решить другие вопросы.</text:p>
      <text:p text:style-name="Text_20_body"><text:line-break/></text:p>
      <text:p text:style-name="Text_20_body">Самые востребованные услуги, предоставляемые ФНС России, также доступны налогоплательщикам в многофункциональных центрах. В Москве, 16 видов государственных услуг, оказываемых ФНС России, доступны в 134 центрах МФЦ. Это услуги, касающиеся государственной регистрации и постановки на налоговый учет, предоставления сведений из государственных реестров, прием заявлений о льготах, касающихся объектов налогообложения, имущества, доступе к Личному кабинету. При желании также можно обратиться в инспекцию лично, предварительно записавшись на прием в удобное время с помощью специального онлайн-сервис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ino.mos.ru/activity/tax-policy/novosti/detail/13064281.html" office:name=""><text:span text:style-name="Definition">http://marino.mos.ru/activity/tax-policy/novosti/detail/13064281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12:39:49Z</meta:creation-date>
    <dc:date>2025-06-27T12:39:49Z</dc:date>
  </office:meta>
</office:document-meta>
</file>