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ьготы-по-капремонту-получат-2.5-млн-москвичей"/>Льготы по капремонту получат 2.5 млн москвичей<text:bookmark-end text:name="льготы-по-капремонту-получат-2.5-млн-москвичей"/></text:h>
      <text:p text:style-name="First_20_paragraph">23.06.2015</text:p>
      <text:p text:style-name="Text_20_body"><text:span text:style-name="T1">Сегодня в московской государственной Думе состоялось заседание комиссии по городскому хозяйству и жилищной политике. После собрания стало известно, что в текущем году льготы на капитальный ремонт получат около 2,6 миллионов москвичей.</text:span> Об этом рассказал Артур Кескинов - генеральный директор фонда капитального ремонта. Он уточнил, что материальная поддержка составит около шести миллиардов рублей. «Действительно, с введением платы за капремонт материальная поддержка городом предоставлена в сумме 6 миллиардов рублей. Особенно хочу выделить момент о предоставлении субсидий малообеспеченным категориям граждан. Думаю, уже ни для кого не секрет, что в Москве установлен самый низкий в стране предельно допустимый уровень расходов на оплату ЖКУ в совокупном доходе семьи, который составляет 10%. По России этот показатель 22%. И только по данной позиции по субсидиям 3,1 млрд заложен в бюджете города для компенсации 600 тысячам семей в связи с введением платы за капремонт. Эти цифры уже отработаны и заложены в бюджете города», - подчеркнул Артур Кескинов в ходе заседания.</text:p>
      <text:p text:style-name="Text_20_body"><text:span text:style-name="T1">Артур Кескинов напомнил москвичам и о том, что субсидия носит заявительный характер. Именно поэтому всем заинтересованным москвичам стоит обратиться в соответствующие отделы жилищных субсидий для её получения.</text:span> Также сообщается, что полный перечень и объемы предоставляемых льгот и субсидий на оплату жилищных услуг, а также условия их предоставления можно узнать в Городском центре жилищных субсидий. Данную информацию обязаны предоставить и по телефону «горячей линии».</text:p>
      <text:p text:style-name="Text_20_body">Александр Демин - заместитель начальника Городского центра жилищных субсидий на заседании комиссии тоже выступил с отчетом, где подтвердил правительственное решение о выдаче льгот и субсидий всем нуждающимся. "Городской центр жилищных субсидий полностью готов к работе по защите социально не обеспеченных слоев населения. Нами был проведен достаточно объемный комплекс работ, в рамках которых мы рассчитали новые стандарты стоимости жилищно-коммунальных услуг. Напомню, что они будут действовать с 1 июля 2015 года», - заявил Александр Демин. Он также подтвердил, что все необходимые средства уже выделены городским бюджетом. <text:span text:style-name="T1">«Подразделения нашего центра полностью готовы к соответствующей работе, и мы ждем москвичей. Субсидии будут пересчитываться с 1 июля в соответствии с новыми стандартами», - дополнил Александр Демин.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marino.mos.ru/presscenter/important/detail/1954636.html" office:name=""><text:span text:style-name="Definition">http://marino.mos.ru/presscenter/important/detail/1954636.html</text:span></text:a></text:p>
      <text:p text:style-name="Text_20_body"><text:a xlink:type="simple" xlink:href="http://marino.mos.ru" office:name=""><text:span text:style-name="Definition">Управа района Марь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7:34:05Z</meta:creation-date>
    <dc:date>2023-05-18T07:34:05Z</dc:date>
  </office:meta>
</office:document-meta>
</file>