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оповещение-о-публичных-слушаниях-по-проекту-тпу-братиславская"/>Оповещение о публичных слушаниях по проекту ТПУ "Братиславская"<text:bookmark-end text:name="оповещение-о-публичных-слушаниях-по-проекту-тпу-братиславская"/></text:h>
      <text:p text:style-name="First_20_paragraph">12.10.2015</text:p>
      <text:p text:style-name="Text_20_body">На публичные слушания представляется <text:span text:style-name="T1">проект планировки территории транспортно-пересадочного узла «Братиславская»</text:span></text:p>
      <text:p text:style-name="Text_20_body">Информационные материалы по теме публичных слушаний представлены <text:span text:style-name="T2">на экспозиции</text:span> по адресам и датам, указанным в таблице. На выставке проводятся консультации по теме публичных слушаний.</text:p>
      <text:p text:style-name="Text_20_body"><text:span text:style-name="T2">Собрание участников публичных слушаний состоится</text:span> по следующим датам и адресам, указанным в таблице: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2">Название проекта</text:span></text:p>
          </table:table-cell>
          <table:table-cell table:style-name="TableRowCell" office:value-type="string">
            <text:p text:style-name="Table_20_Contents"><text:span text:style-name="T2">Дата, место и время проведения экспозиции</text:span></text:p>
          </table:table-cell>
          <table:table-cell table:style-name="TableRowCell" office:value-type="string">
            <text:p text:style-name="Table_20_Contents"><text:span text:style-name="T2">Дата, место и время проведения собрания</text:span></text:p>
          </table:table-cell>
        </table:table-row>
        <table:table-row>
          <table:table-cell table:style-name="TableRowCell" office:value-type="string">
            <text:p text:style-name="Table_20_Contents">Проект планировки территории транспортно-пересадочного узла «Братиславская»</text:p>
          </table:table-cell>
          <table:table-cell table:style-name="TableRowCell" office:value-type="string">
            <text:p text:style-name="Table_20_Contents">20.10.2015-30.10.2015</text:p>
            <text:p text:style-name="Table_20_Contents">с 8-00 до 17-00 по рабочим дням в здании управы района Марьино по адресу: <text:span text:style-name="T2">ул. Люблинская, д. 161</text:span></text:p>
          </table:table-cell>
          <table:table-cell table:style-name="TableRowCell" office:value-type="string">
            <text:p text:style-name="Table_20_Contents"><text:span text:style-name="T2">05.11.2015 в 19-00</text:span></text:p>
            <text:p text:style-name="Table_20_Contents"><text:span text:style-name="T2">по адресу:</text:span></text:p>
            <text:p text:style-name="Table_20_Contents"><text:span text:style-name="T2">Мячковский бульвар  7 корп. 1</text:span></text:p>
            <text:p text:style-name="Table_20_Contents">Структурное  подразделение № 7</text:p>
            <text:p text:style-name="Table_20_Contents">ГБОУ города Москвы</text:p>
            <text:p text:style-name="Table_20_Contents">"Школа № 1357 "Многопрофильный комплекс "Братиславский"<text:line-break/><text:line-break/><text:line-break/></text:p>
          </table:table-cell>
        </table:table-row>
      </table:table>
      <text:p text:style-name="First_20_paragraph"><text:span text:style-name="T1"> </text:span></text:p>
      <text:p text:style-name="Text_20_body"><text:span text:style-name="T2">Время начала регистрации участников -18.30.</text:span></text:p>
      <text:p text:style-name="Text_20_body">В период проведения публичных слушаний их участники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;</text:p>
      <text:p text:style-name="Text_20_body">- направления в течении недели со дня проведения собрания участников публичных слушаний письменных предложений и замечаний в Окружную комиссию по вопросам градостроительства, землепользования и застройки при Правительстве Москвы в Юго-Восточном административном округе города Москвы.</text:p>
      <text:p text:style-name="Text_20_body">Номера контактных справочных телефонов:</text:p>
      <text:p text:style-name="Text_20_body">- управа района Марьино: 8-495-646-75-74;</text:p>
      <text:p text:style-name="Text_20_body">- Окружной комиссии: 495-362-48-17;</text:p>
      <text:p text:style-name="Text_20_body">Почтовый адрес Окружной комиссии: 111024, ул. Авиамоторная, д. 10.</text:p>
      <text:p text:style-name="Text_20_body">Электронный адрес Окружной комиссии: <text:a xlink:type="simple" xlink:href="mailto:GubanovaNY@mos.ru" office:name=""><text:span text:style-name="Definition">GubanovaNY@mos.ru</text:span></text:a>.</text:p>
      <text:p text:style-name="Text_20_body">Информационные материалы по проектам, представленным на публичные слушания, размещены на официальном сайте управы района Марьино <text:a xlink:type="simple" xlink:href="http://marino.mos.ru/" office:name=""><text:span text:style-name="Definition">http://marino.mos.ru/</text:span></text:a>, на официальном сайте префектуры Юго-Восточного административного округа города Москвы www.uvao.mos.ru.</text:p>
      <text:p text:style-name="Text_20_body"><text:span text:style-name="T1"> </text:span><text:a xlink:type="simple" xlink:href="https://yadi.sk/i/lgSUZXa1k3tdb" office:name=""><text:span text:style-name="Definition">Утвердительная часть. Материалы проекта планировки территории</text:span></text:a></text:p>
      <text:p text:style-name="Text_20_body"><text:line-break/></text:p>
      <text:p text:style-name="Text_20_body">Адрес страницы: <text:a xlink:type="simple" xlink:href="http://marino.mos.ru/presscenter/important/detail/2218739.html" office:name=""><text:span text:style-name="Definition">http://marino.mos.ru/presscenter/important/detail/2218739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4:45:26Z</meta:creation-date>
    <dc:date>2023-05-18T04:45:26Z</dc:date>
  </office:meta>
</office:document-meta>
</file>