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мы-в-асфальте-залатали-во-дворе-дома-на-батайском"/>Ямы в асфальте залатали во дворе дома на Батайском<text:bookmark-end text:name="ямы-в-асфальте-залатали-во-дворе-дома-на-батайском"/></text:h>
      <text:p text:style-name="First_20_paragraph">07.07.2021</text:p>
      <text:p text:style-name="Text_20_body"><text:line-break/><text:span text:style-name="T1">Во дворе дома 37 в Батайском проезде отремонтировали асфальтовое покрытие. Об этом сегодня сообщили в ГБУ «Жилищник района Марьино».</text:span></text:p>
      <text:p text:style-name="Text_20_body">Ранее на повреждение дорожного покрытия на тротуаре в виде ям и выбоин и необходимость укладки нового асфальта на тротуаре пожаловались жильцы дома.</text:p>
      <text:p text:style-name="Text_20_body">В ГБУ «Жилищник района Марьино» сегодня отчитались о том, что по указанному адресу проведены работы по ремонту асфальтобетонного покрытия.</text:p>
      <text:p text:style-name="Text_20_body">Напомним, что ГБУ «Жилищник района Марьино» располагается по адресу: Новочеркасский бульвар, дом 57. Время работы: пн-чт 08.00–17.00, перерыв 12.00–13.00; пт 08.00–15.45, перерыв 12.00–13.00. Контактные телефоны: +7 495 348-91-07, +7 495 348-43-90, +7 495 539-53-53, +7 495 348-12-01.</text:p>
      <text:p text:style-name="Text_20_body"><text:line-break/></text:p>
      <text:p text:style-name="Text_20_body">Адрес страницы: <text:a xlink:type="simple" xlink:href="http://marino.mos.ru/presscenter/news/detail/10088332.html" office:name=""><text:span text:style-name="Definition">http://marino.mos.ru/presscenter/news/detail/10088332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3:55:35Z</meta:creation-date>
    <dc:date>2023-05-18T23:55:35Z</dc:date>
  </office:meta>
</office:document-meta>
</file>