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еполненные-урны-убрали-во-дворе-дома-на-луговом"/>Переполненные урны убрали во дворе дома на Луговом<text:bookmark-end text:name="переполненные-урны-убрали-во-дворе-дома-на-луговом"/></text:h>
      <text:p text:style-name="First_20_paragraph">16.12.2021</text:p>
      <text:p text:style-name="Text_20_body"><text:span text:style-name="T1">Во дворе дома 4 корп. 2 в Луговом проезде убрали мусор из уличных урн. Об этом сообщили сегодня в ГБУ «Жилищник района Марьино».</text:span></text:p>
      <text:p text:style-name="Text_20_body"><text:line-break/></text:p>
      <text:p text:style-name="Text_20_body">Ранее на неубранную дворовую территорию обратили внимание жильцы многоквартирного дома.</text:p>
      <text:p text:style-name="Text_20_body"><text:line-break/></text:p>
      <text:p text:style-name="Text_20_body">— Во дворе нашего дома возле лавочек стоят переполненные мусором урны. Просьба убрать, — пожаловался житель района Марьино Андрей.</text:p>
      <text:p text:style-name="Text_20_body"><text:line-break/></text:p>
      <text:p text:style-name="Text_20_body">В ГБУ «Жилищник района Марьино» сегодня отчитались о том, что по указанному адресу были проведены работы по уборке мусора.</text:p>
      <text:p text:style-name="Text_20_body"><text:line-break/></text:p>
      <text:p text:style-name="Text_20_body">Напомним, что ГБУ «Жилищник района Марьино» располагается по адресу: Новочеркасский бульвар, дом 57. Время работы: пн-чт 08.00–17.00, перерыв 12.00–13.00; пт 08.00–15.45, перерыв 12.00–13.00. Контактные телефоны: +7 495 348-91-07, +7 495 348-43-90, +7 495 539-53-53, +7 495 348-12-01.</text:p>
      <text:p text:style-name="Text_20_body"><text:line-break/></text:p>
      <text:p text:style-name="Text_20_body">Адрес страницы: <text:a xlink:type="simple" xlink:href="http://marino.mos.ru/presscenter/news/detail/10478445.html" office:name=""><text:span text:style-name="Definition">http://marino.mos.ru/presscenter/news/detail/10478445.html</text:span></text:a></text:p>
      <text:p text:style-name="Text_20_body"><text:a xlink:type="simple" xlink:href="http://marino.mos.ru" office:name=""><text:span text:style-name="Definition">Управа района Марь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10:08:45Z</meta:creation-date>
    <dc:date>2023-05-18T10:08:45Z</dc:date>
  </office:meta>
</office:document-meta>
</file>