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зе-водной-станции-марьино-сформирован-дополнительный-подвижно-спасательный-пост"/>На базе водной станции «Марьино» сформирован дополнительный подвижно-спасательный пост<text:bookmark-end text:name="на-базе-водной-станции-марьино-сформирован-дополнительный-подвижно-спасательный-пост"/></text:h>
      <text:p text:style-name="First_20_paragraph">27.05.2022</text:p>
      <text:p text:style-name="Text_20_body"><text:span text:style-name="T1">В Москве состоялось совещание, на котором обсудили организацию летнего отдыха и обеспечение безопасности населения на водных объектах города в летние месяцы. Как отметил первый заместитель руководителя Департамента ГОЧСиПБ Владимир Сченснович, дополнительно сформированы два подвижно-спасательных поста на базе станций «Марьино» и «Мещерская».</text:span></text:p>
      <text:p text:style-name="Text_20_body"><text:line-break/></text:p>
      <text:p text:style-name="Text_20_body">По его словам, эти меры направлены на совершенствование системы обеспечения безопасности людей на водных объектах столицы.</text:p>
      <text:p text:style-name="Text_20_body"><text:line-break/></text:p>
      <text:p text:style-name="Text_20_body">«В текущем году были расширены зоны патрулирования 15 поисково-спасательных станций, расположенных на акватории реки Москвы и Химкинского водохранилища», — отметил Сченснович.</text:p>
      <text:p text:style-name="Text_20_body"><text:line-break/></text:p>
      <text:p text:style-name="Text_20_body">Общий состав сил и средств ведомства, который планируется привлечь для обеспечения безопасности горожан на водных объектах в этом году составит около 150 единиц техники и более 320 пожарных и спасателей.</text:p>
      <text:p text:style-name="Text_20_body"><text:line-break/></text:p>
      <text:p text:style-name="Text_20_body">Адрес страницы: <text:a xlink:type="simple" xlink:href="http://marino.mos.ru/presscenter/news/detail/10832175.html" office:name=""><text:span text:style-name="Definition">http://marino.mos.ru/presscenter/news/detail/10832175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05:11Z</meta:creation-date>
    <dc:date>2023-05-18T03:05:11Z</dc:date>
  </office:meta>
</office:document-meta>
</file>