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и-из-марьина-выиграли-призы-соревнований-школа-безопасности-2022"/>Ученики из Марьина выиграли призы соревнований «Школа безопасности-2022»<text:bookmark-end text:name="ученики-из-марьина-выиграли-призы-соревнований-школа-безопасности-2022"/></text:h>
      <text:p text:style-name="First_20_paragraph">10.06.2022</text:p>
      <text:p text:style-name="Text_20_body"><text:span text:style-name="T1">В Москве подвели итоги и наградили победителей московского городского этапа Всероссийских соревнований «Школа безопасности-2022». В число победителей и призеров состязаний вошли ученики школы №2087 «Открытие», которая расположена в районе Марьино. Об этом сегодня сообщили в пресс-службе МЧС Москвы по ЮВАО.</text:span></text:p>
      <text:p text:style-name="Text_20_body"><text:line-break/></text:p>
      <text:p text:style-name="Text_20_body">В соревнованиях приняли участие порядка 700 ребят из столичных школ. Торжественное награждение проходило в главном управлении МЧС России по Москве, где собрались участники соревнований «Школа безопасности», их родители и педагоги. По итогам соревнований, в общем зачете среди старшеклассников победителями стали ребята из школы №2087 «Открытие». Младшая группа заняла третье место.</text:p>
      <text:p text:style-name="Text_20_body"><text:line-break/></text:p>
      <text:p text:style-name="Text_20_body">— «Школа безопасности» стала поистине уникальным явлением только потому, что в нашей стране растут и воспитываются такие дети! — выступил перед присутствующими заместитель начальника Управления гражданской обороны и защиты населения Юрий Похолок.</text:p>
      <text:p text:style-name="Text_20_body"><text:line-break/></text:p>
      <text:p text:style-name="Text_20_body">По информации пресс-службы МЧС по ЮВАО, в этом году в соревнованиях приняли участие более 40 тысяч школьников города Москвы из 350-ти образовательных учреждений. Городской этап соревнований проводился в течение пяти дней на территории ТиНАО и на учебном полигоне для тренировки пожарных и спасателей в подмосковных Апаринках. В программные виды соревнований входили вопросы по основам поисково-спасательного дела, поведения в условиях чрезвычайных ситуаций и пожарной подготовки.</text:p>
      <text:p text:style-name="Text_20_body"><text:line-break/></text:p>
      <text:p text:style-name="Text_20_body">Адрес страницы: <text:a xlink:type="simple" xlink:href="http://marino.mos.ru/presscenter/news/detail/10862999.html" office:name=""><text:span text:style-name="Definition">http://marino.mos.ru/presscenter/news/detail/10862999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3:04:56Z</meta:creation-date>
    <dc:date>2023-05-18T03:04:56Z</dc:date>
  </office:meta>
</office:document-meta>
</file>