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йцы-спецподразделения-гром-задержали-москвича-разбойника-с-перервы"/>Бойцы спецподразделения «Гром» задержали москвича-разбойника с Перервы<text:bookmark-end text:name="бойцы-спецподразделения-гром-задержали-москвича-разбойника-с-перервы"/></text:h>
      <text:p text:style-name="First_20_paragraph">07.07.2022</text:p>
      <text:p text:style-name="Text_20_body"><text:span text:style-name="T1">Оперативники угрозыска по ЮВАО совместно с сотрудниками ОМВД России по району Марьино и главка МВД России по г. Москве при поддержке спецподразделения «Гром» задержали подозреваемого в разбойном нападении на курьера. Об этом сегодня сообщили в пресс-службе УВД по ЮВАО.</text:span></text:p>
      <text:p text:style-name="Text_20_body"><text:line-break/></text:p>
      <text:p text:style-name="Text_20_body">Как выяснили полицейские, потерпевший приехал на улицу Перерва, чтобы передать клиенту заказ – дорогостоящий телефон. Поднявшись на лифте на 15 этаж, он увидел ожидавшего его мужчину. Незнакомец нанес ему удар в область головы, затем распылил в лицо баллончик со слезоточивым газом и попытался отобрать сумку с вырученными деньгами за другие доставленные товары. Однако, курьер оказался не робкого десятка и вступил в рукопашную со злоумышленником. Затем курьер успел забежать в лифт и спустившись вниз, уехал на машине. Злодей, подняв гаджет, который выронил курьер, попытался его догнать по лестнице, но не смог. На улице подозреваемый переоделся в другую одежду и скрылся в неизвестном направлении. Сумма ущерба составила свыше 600 тысяч рублей.</text:p>
      <text:p text:style-name="Text_20_body"><text:line-break/></text:p>
      <text:p text:style-name="Text_20_body">Оперативники уголовного розыска задержали подозреваемого. Им оказался безработный 23-летний местный житель. Похищенный мобильник он перепродал, а деньги потратил.</text:p>
      <text:p text:style-name="Text_20_body"><text:line-break/></text:p>
      <text:p text:style-name="Text_20_body">Следователи возбудили уголовное дело по статье «Разбой». Подозреваемый до суда будет сидеть за решеткой. Злодею грозит наказание – лишение свободы от 7 до 12 лет.</text:p>
      <text:p text:style-name="Text_20_body"><text:line-break/></text:p>
      <text:p text:style-name="Text_20_body">Адрес страницы: <text:a xlink:type="simple" xlink:href="http://marino.mos.ru/presscenter/news/detail/10918992.html" office:name=""><text:span text:style-name="Definition">http://marino.mos.ru/presscenter/news/detail/10918992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3:31:27Z</meta:creation-date>
    <dc:date>2023-05-18T03:31:27Z</dc:date>
  </office:meta>
</office:document-meta>
</file>