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лефонные-мошенники-обманули-жительницу-марьина-на-25-миллионов-рублей"/>Телефонные мошенники обманули жительницу Марьина на 25 миллионов рублей<text:bookmark-end text:name="телефонные-мошенники-обманули-жительницу-марьина-на-25-миллионов-рублей"/></text:h>
      <text:p text:style-name="First_20_paragraph">26.07.2022</text:p>
      <text:p text:style-name="Text_20_body"><text:span text:style-name="T1">В районе Марьино телефонные мошенники «развели» москвичку почти на 25 миллионов рублей. Кроме того, они убедили женщину продать свою квартиру. Об этом сегодня пишет телеграм-канал «SHOT».</text:span></text:p>
      <text:p text:style-name="Text_20_body"><text:line-break/></text:p>
      <text:p text:style-name="Text_20_body">Как стало известно, в апреле 48-летней женщине из Марьина, которая работает кассиром в турагентстве, позвонили якобы сотрудники банка и следственного комитета, сообщив о том, что третьи лица завладели данными москвички и собираются снять с ее счетов деньги в размере более 13 миллионов рублей.</text:p>
      <text:p text:style-name="Text_20_body"><text:line-break/></text:p>
      <text:p text:style-name="Text_20_body">Женщину убедили снять эти деньги со счета наличными и перекинуть их на виртуальную карту, данные которой продиктовали неизвестные абоненты по телефону. Заявительницу ничего не смутило, и она перевела мошенникам всю сумму.</text:p>
      <text:p text:style-name="Text_20_body"><text:line-break/></text:p>
      <text:p text:style-name="Text_20_body">Затем, почуяв вкус легкой добычи, телефонные мошенники периодически звонили женщине сообщая о безопасном хранении сбережений. В итоге заявительница, поддавшись на уговоры проходимцев, в июне оформила кредит на миллион рублей и также закинула деньги на виртуальную карту.</text:p>
      <text:p text:style-name="Text_20_body"><text:line-break/></text:p>
      <text:p text:style-name="Text_20_body">Злоумышленники настолько втерлись в доверие к заявительнице, что уговорили ее продать квартиру в районе Марьино стоимостью 16,4 миллиона рублей. Женщину убедили, что якобы кто-то оформил кредит под залог её недвижимости и спасти ситуацию может продажа квартиры с внесением денег на банковский счет. Заявительница поверила и, наняв риелтора, продала квартиру на Поречной, а затем внесла 10 миллионов на новую виртуальную карту.</text:p>
      <text:p text:style-name="Text_20_body"><text:line-break/></text:p>
      <text:p text:style-name="Text_20_body">Когда злодеи перестали выходить на связь, женщина обратилась в полицию. Злоумышленников ищут, а жительница ЮВАО подсчитывает убытки.</text:p>
      <text:p text:style-name="Text_20_body"><text:line-break/></text:p>
      <text:p text:style-name="Text_20_body">Адрес страницы: <text:a xlink:type="simple" xlink:href="http://marino.mos.ru/presscenter/news/detail/10956045.html" office:name=""><text:span text:style-name="Definition">http://marino.mos.ru/presscenter/news/detail/10956045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31:17Z</meta:creation-date>
    <dc:date>2023-05-18T03:31:17Z</dc:date>
  </office:meta>
</office:document-meta>
</file>