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ывший-полицейский-из-марьина-получил-пять-лет-колонии-строгого-режима"/>Бывший полицейский из Марьина получил пять лет колонии строгого режима<text:bookmark-end text:name="бывший-полицейский-из-марьина-получил-пять-лет-колонии-строгого-режима"/></text:h>
      <text:p text:style-name="First_20_paragraph">09.09.2022</text:p>
      <text:p text:style-name="Text_20_body"><text:span text:style-name="T1">Бывшего старшего оперативного дежурного дежурной части ОМВД России по району Марьинский Парк Москвы суд приговорил к пяти годам колонии строгого режима за незаконное предоставление сведений об умерших на территории района гражданах за деньги. Об этом пишет АГН «Москва» со ссылкой на пресс-службу столичной прокуратуры.</text:span></text:p>
      <text:p text:style-name="Text_20_body"><text:line-break/></text:p>
      <text:p text:style-name="Text_20_body">— Кузьминский районный суд Москвы вынес обвинительный приговор по уголовному делу в отношении 44-летнего экс-полицейского. Он осужден за совершение преступлений по статьям: «Получение взятки, группой лиц по предварительному сговору, в значительном, крупном и особо крупном размере», «Посредничество во взяточничестве, с использованием своего служебного положения». Судья приговорил злоумышленника к пяти годам лишения свободы в колонии строгого режима, а также со штрафом в размере пяти миллионов рублей в доход государства, — рассказали в пресс-службе надзорного ведомства.</text:p>
      <text:p text:style-name="Text_20_body"><text:line-break/></text:p>
      <text:p text:style-name="Text_20_body">Согласно материалам дела, бывший полицейский во время своей службы в указанном отделе полиции на протяжении нескольких лет неоднократно получал лично и через посредника взятки на общую сумму свыше трех миллионов рублей в виде наличных денег и переводов на банковскую карту за незаконное предоставление сведений об умерших на территории района гражданах.</text:p>
      <text:p text:style-name="Text_20_body"><text:line-break/></text:p>
      <text:p text:style-name="Text_20_body">По информации пресс-службы, преступная деятельность была пресечена при содействии сотрудников подразделения собственной безопасности полиции Москвы.</text:p>
      <text:p text:style-name="Text_20_body"><text:line-break/></text:p>
      <text:p text:style-name="Text_20_body">В прокуратуре также сообщили о том, что бывший полицейские был взят под стражу в зале суда. Приговор в законную силу не вступил.</text:p>
      <text:p text:style-name="Text_20_body"><text:line-break/></text:p>
      <text:p text:style-name="Text_20_body">Адрес страницы: <text:a xlink:type="simple" xlink:href="http://marino.mos.ru/presscenter/news/detail/11041864.html" office:name=""><text:span text:style-name="Definition">http://marino.mos.ru/presscenter/news/detail/11041864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31:01Z</meta:creation-date>
    <dc:date>2023-05-18T03:31:01Z</dc:date>
  </office:meta>
</office:document-meta>
</file>