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асатели-новой-станции-марьино-за-месяц-работы-уже-дважды-выезжали-на-вызовы"/>Спасатели новой станции «Марьино» за месяц работы уже дважды выезжали на вызовы<text:bookmark-end text:name="спасатели-новой-станции-марьино-за-месяц-работы-уже-дважды-выезжали-на-вызовы"/></text:h>
      <text:p text:style-name="First_20_paragraph">02.03.2022</text:p>
      <text:p text:style-name="Text_20_body"><text:span text:style-name="T1">Спасательная станция «Марьино» открылась в январе текущего года и является 25-ой по счёту в Москве. На сегодняшний день зона реагирования поисково-спасательной станции одна из самых протяжённых в Москве. Она составляет 16 километров. Сотрудники обеспечивают безопасность акватории Москвы-реки и прибрежной зоны от Бесединского моста до Перервинской плотины. Под контролем находятся места отдыха у воды в районах Марьино, Капотня, Братеево и Нагатинский Затон – музей-заповедник «Коломенское», центр технических видов спорта «Москва», парк 850-летия Москвы, Братеевский каскадный парк и парк «Братеевская пойма». Об этом сообщается в паблике «Водные спасатели Москвы. ГКУ «МГПСС»» в ВК.</text:span></text:p>
      <text:p text:style-name="Text_20_body"><text:line-break/></text:p>
      <text:p text:style-name="Text_20_body">— Спасатели станции уже дважды выезжали по тревоге. Оба происшествия закончились благополучно. Кроме того, работники станции провели более 1,5 тысяч профилактических мероприятий, в том числе более 300 патрулирований, сделали 900 замечаний и предупреждений нарушителям правил безопасности, – рассказывает начальник ПСС «Марьино» Дмитрий Веселовский.</text:p>
      <text:p text:style-name="Text_20_body"><text:line-break/></text:p>
      <text:p text:style-name="Text_20_body">На станции есть современные катера, гидроцикл, судно на воздушной подушке «Славир-6». Для оперативного реагирования на происшествия в соседних округах предназначен подвижный спасательный пост на базе автомобиля повышенной проходимости.</text:p>
      <text:p text:style-name="Text_20_body"><text:line-break/></text:p>
      <text:p text:style-name="Text_20_body">Адрес страницы: <text:a xlink:type="simple" xlink:href="http://marino.mos.ru/presscenter/news/detail/1198754.html" office:name=""><text:span text:style-name="Definition">http://marino.mos.ru/presscenter/news/detail/1198754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0:50:25Z</meta:creation-date>
    <dc:date>2023-05-18T00:50:25Z</dc:date>
  </office:meta>
</office:document-meta>
</file>