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дарившему-в-лицо-женщину-злодею-грозит-до-восьми-лет-тюрьмы"/>Ударившему в лицо женщину злодею грозит до восьми лет тюрьмы<text:bookmark-end text:name="ударившему-в-лицо-женщину-злодею-грозит-до-восьми-лет-тюрьмы"/></text:h>
      <text:p text:style-name="First_20_paragraph">20.09.2022</text:p>
      <text:p text:style-name="Text_20_body"><text:span text:style-name="T1">Сотрудники полиции по району Марьино задержали подозреваемого, который причинил тяжкий вред здоровью женщины. Об этом сегодня сообщили в пресс-службе УВД по ЮВАО.</text:span></text:p>
      <text:p text:style-name="Text_20_body">— Оперативники уголовного розыска ОМВД России по району Марьино задержали ранее судимого подозреваемого, который умышленно причинил тяжкий вред здоровью 42-летней москвичке, – рассказал начальник УИиОС ГУ МВД России по г. Москве полковник внутренней службы Владимир Васенин.</text:p>
      <text:p text:style-name="Text_20_body">По информации пресс-службы силового ведомства, конфликт возник между мужчиной и женщиной во время распития спиртных напитков. В результате мужчина нанес женщине удар ногой в область лица. Потерпевшая с травмами была госпитализирована в медицинское учреждение. Согласно справке из лечебного учреждения, гражданке причинен тяжкий вред здоровью.</text:p>
      <text:p text:style-name="Text_20_body">Вскоре злодея задержали недалеко от места происшествия на Люблинской улице. Им оказался 44-летний ранее судимый мужчина.</text:p>
      <text:p text:style-name="Text_20_body">Следователи по району Марьино возбудили уголовное дело по статье «Умышленное причинение тяжкого вреда здоровью». Подозреваемого до суда заключили под стражу. Злоумышленнику грозит максимальное наказание за содеянное – до восьми лет лишения свободы.</text:p>
      <text:p text:style-name="Text_20_body"><text:line-break/></text:p>
      <text:p text:style-name="Text_20_body">Адрес страницы: <text:a xlink:type="simple" xlink:href="http://marino.mos.ru/presscenter/news/detail/2108966.html" office:name=""><text:span text:style-name="Definition">http://marino.mos.ru/presscenter/news/detail/2108966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0:50:09Z</meta:creation-date>
    <dc:date>2023-05-18T00:50:09Z</dc:date>
  </office:meta>
</office:document-meta>
</file>