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ответственности-за-уклонение-от-призыва-на-военную-службу"/>Об ответственности за уклонение от призыва на военную службу<text:bookmark-end text:name="об-ответственности-за-уклонение-от-призыва-на-военную-службу"/></text:h>
      <text:p text:style-name="First_20_paragraph">11.05.2021</text:p>
      <text:p text:style-name="Text_20_body">В соответствии с подпунктом «а» пункта 1 статьи 22 Федерального закона от 28 марта 1998 г. № 53-ФЗ «О воинской обязанности и военной службе» призыву на военную службу подлежат все граждане мужского пола в возрасте от 18 до 27 лет, состоящие на воинском учете или не состоящие, но обязанные состоять и не пребывающие в запасе.</text:p>
      <text:p text:style-name="Text_20_body">Призыв на военную службу включает:</text:p>
      <text:p text:style-name="Text_20_body">- явку на медицинское освидетельствование, профессиональный психологический отбор и заседание призывной комиссии;</text:p>
      <text:p text:style-name="Text_20_body">- явку в указанные в повестке военного комиссариата время и место для отправки к месту прохождения военной службы и нахождение в военном комиссариате до начала военной службы.</text:p>
      <text:p text:style-name="Text_20_body">На мероприятия, связанные с призывом на военную службу, граждане вызываются повестками военного комиссариата.</text:p>
      <text:p text:style-name="Text_20_body">Действующим законодательством предусмотрена уголовная ответственность за уклонение от призыва на военную службу при отсутствии законных оснований для освобождения от этой службы (часть 1 статьи 328 Уголовного кодекса Российской Федерации).</text:p>
      <text:p text:style-name="Text_20_body">Уклонение от призыва на военную службу - это неявка без уважительных причин по повесткам военного комиссариата, полученным надлежащим образом (лично в руки под личную подпись), на медицинское освидетельствование, заседание призывной комиссии или в военный комиссариат для отправки к месту прохождения военной службы.</text:p>
      <text:p text:style-name="Text_20_body">Более того, уклонением от призыва на военную службу могут быть признаны следующие действия:</text:p>
      <text:p text:style-name="Text_20_body">- самовольное оставление призывником сборного пункта до отправки его к месту прохождения военной службы в целях уклонения от призыва на военную службу;</text:p>
      <text:p text:style-name="Text_20_body">- получение призывником обманным путем освобождения от военной службы в результате симуляции болезни, причинения себе какого-либо повреждения (членовредительство), подлога документов или иного обмана;</text:p>
      <text:p text:style-name="Text_20_body">- отказ призывника от получения повестки военного комиссариата или направления призывной комиссии под расписку с целью уклониться таким образом от призыва на военную службу;</text:p>
      <text:p text:style-name="Text_20_body">- отъезд призывника на новое место жительства (место временного пребывания) или выезд из Российской Федерации без снятия с воинского учета с целью избежать вручения ему под личную подпись повестки военного комиссариата;</text:p>
      <text:p text:style-name="Text_20_body">- прибытие призывника на новое место жительства (место временного пребывания) или возвращение в Российскую Федерацию без постановки на воинский учет с целью избежать вручения ему под личную подпись повестки военного комиссариата.</text:p>
      <text:p text:style-name="Text_20_body"><text:line-break/></text:p>
      <text:p text:style-name="Text_20_body">Адрес страницы: <text:a xlink:type="simple" xlink:href="http://marino.mos.ru/presscenter/news/detail/9932146.html" office:name=""><text:span text:style-name="Definition">http://marino.mos.ru/presscenter/news/detail/9932146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06:56:41Z</meta:creation-date>
    <dc:date>2023-08-17T06:56:41Z</dc:date>
  </office:meta>
</office:document-meta>
</file>